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e475a55c7fa6caeb6e70ffedec1072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ualites:2014"/><text:bookmark-start text:name="__RefHeading___prochainement_1"/><text:bookmark-start text:name="prochainement"/>Prochainement<text:bookmark-end text:name="__RefHeading___prochainement_1"/><text:bookmark-end text:name="prochainement"/></text:h>
      <text:h text:style-name="Heading_20_3" text:outline-level="3"><text:bookmark-start text:name="__RefHeading___NoTitle_2"/><text:bookmark-start text:name="section"/>2014<text:bookmark-end text:name="__RefHeading___NoTitle_2"/><text:bookmark-end text:name="section"/></text:h>
      <text:h text:style-name="Heading_20_2" text:outline-level="2"><text:bookmark-start text:name="__RefHeading___fevrier_3"/><text:bookmark-start text:name="fevrier"/>février<text:bookmark-end text:name="__RefHeading___fevrier_3"/><text:bookmark-end text:name="fevrier"/></text:h>
      <text:h text:style-name="Heading_20_5" text:outline-level="5"><text:bookmark-start text:name="__RefHeading___fevrier_4"/><text:bookmark-start text:name="fevrier1"/>2 février<text:bookmark-end text:name="__RefHeading___fevrier_4"/><text:bookmark-end text:name="fevrier1"/></text:h>
      <text:p text:style-name="Text_20_body">gouter/ rencontre pour la chandeleur au Centre Social Bordeaux Nord <text:line-break/></text:p>
      <text:p text:style-name="Text_20_body">58 rue Joséphine 33300 Bordeaux</text:p>
      <text:h text:style-name="Heading_20_2" text:outline-level="2"><text:bookmark-start text:name="__RefHeading___janvier_5"/><text:bookmark-start text:name="janvier"/>Janvier<text:bookmark-end text:name="__RefHeading___janvier_5"/><text:bookmark-end text:name="janvier"/></text:h>
      <text:h text:style-name="Heading_20_5" text:outline-level="5"><text:bookmark-start text:name="__RefHeading___janvier_6"/><text:bookmark-start text:name="janvier1"/>16 Janvier<text:bookmark-end text:name="__RefHeading___janvier_6"/><text:bookmark-end text:name="janvier1"/></text:h>
      <text:p text:style-name="Text_20_body">20h 30<text:line-break/>
Projection/Débat à l'Utopia
<draw:frame draw:style-name="mediacenter" draw:name="0" text:anchor-type="paragraph" draw:z-index="0" svg:width="13.229166666667cm" svg:height="18.706041666667cm"><draw:image xlink:href="Pictures/de475a55c7fa6caeb6e70ffedec1072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ctualites:2014</dc:title>
  </office:meta>
</office:document-meta>
</file>