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  <manifest:file-entry manifest:media-type="image/jpeg" manifest:full-path="Pictures/0fb55745ffa86e697acfe3bb31a146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.3229166666667cm" svg:height="1.6545004306632cm"><draw:image xlink:href="Pictures/e060499add9c004ddf8f25525de00ee1.jpg" xlink:type="simple" xlink:show="embed" xlink:actuate="onLoad"/></draw:frame></text:p>
      <text:h text:style-name="Heading_20_1" text:outline-level="1"><text:bookmark text:name="actualites:2009"/><text:bookmark-start text:name="__RefHeading___nos_rencontres_de_l_annee_2009_1"/><text:bookmark-start text:name="nos_rencontres_de_l_annee_2009"/>Nos rencontres de l'année 2009<text:bookmark-end text:name="__RefHeading___nos_rencontres_de_l_annee_2009_1"/><text:bookmark-end text:name="nos_rencontres_de_l_annee_2009"/></text:h>
      <text:h text:style-name="Heading_20_2" text:outline-level="2"><text:bookmark-start text:name="__RefHeading___atelier_de_reflexion_sur_l_habitat_cooperatif_bordeaux_le_9_et_10_decembre_2"/><text:bookmark-start text:name="atelier_de_reflexion_sur_l_habitat_cooperatif_bordeaux_le_9_et_10_decembre"/>Atelier de réflexion sur l’habitat coopératif, Bordeaux, le 9 et 10 décembre<text:bookmark-end text:name="__RefHeading___atelier_de_reflexion_sur_l_habitat_cooperatif_bordeaux_le_9_et_10_decembre_2"/><text:bookmark-end text:name="atelier_de_reflexion_sur_l_habitat_cooperatif_bordeaux_le_9_et_10_decembre"/></text:h>
      <text:p text:style-name="Text_20_body">A l'initiative de la ville de Bordeaux, <text:a xlink:type="simple" xlink:href="https://hnord.org/hn/lib/exe/fetch.php?media=revuepresse:2009:communique-presse-ateliers-cooperatives.pdf" text:style-name="Internet_20_link" text:visited-style-name="Visited_20_Internet_20_Link">communiqué de presse</text:a></text:p>
      <text:h text:style-name="Heading_20_2" text:outline-level="2"><text:bookmark-start text:name="__RefHeading___eme_rencontres_nationales_des_cooperatives_d_habitants_a_nantes4_5_et_6_decembre_3"/><text:bookmark-start text:name="eme_rencontres_nationales_des_cooperatives_d_habitants_a_nantes4_5_et_6_decembre"/>4ème Rencontres Nationales des Coopératives d'Habitants à Nantes : 4, 5 et 6 décembre<text:bookmark-end text:name="__RefHeading___eme_rencontres_nationales_des_cooperatives_d_habitants_a_nantes4_5_et_6_decembre_3"/><text:bookmark-end text:name="eme_rencontres_nationales_des_cooperatives_d_habitants_a_nantes4_5_et_6_decembre"/></text:h>
      <text:p text:style-name="Text_20_body">8 adhérents d'HNord étaient présents lors de ces 3 journées riches et intenses (<text:a xlink:type="simple" xlink:href="http://www.habicoop.fr/spip.php?article360" text:style-name="Internet_20_link" text:visited-style-name="Visited_20_Internet_20_Link">Plus d'infos</text:a>)</text:p>
      <text:h text:style-name="Heading_20_2" text:outline-level="2"><text:bookmark-start text:name="__RefHeading___cap_sciences_4"/><text:bookmark-start text:name="cap_sciences"/>Cap Sciences<text:bookmark-end text:name="__RefHeading___cap_sciences_4"/><text:bookmark-end text:name="cap_sciences"/></text:h>
      <text:p text:style-name="Text_20_body">A l'occasion de l'ouverture du théâtre de la science sur le thème de la consommation, H20, le magazine de Cap Sciences, nous consacre un article.</text:p>
      <text:p text:style-name="Text_20_body"><draw:frame draw:style-name="media" draw:name="Extrait H20 novembre 2009 Legend" text:anchor-type="as-char" draw:z-index="0" svg:width="16.562916666667cm"><draw:text-box><text:p text:style-name="legendcenter"><draw:frame draw:style-name="media" draw:name="Extrait H20 novembre 2009" text:anchor-type="as-char" draw:z-index="1" svg:width="16.562916666667cm" svg:height="12.779375cm"><draw:image xlink:href="Pictures/0fb55745ffa86e697acfe3bb31a1466f.jpg" xlink:type="simple" xlink:show="embed" xlink:actuate="onLoad"/></draw:frame>Extrait H20 novembre 2009</text:p></draw:text-box></draw:frame></text:p>
      <text:h text:style-name="Heading_20_2" text:outline-level="2"><text:bookmark-start text:name="__RefHeading___presentation_du_programme_aux_habitants_de_l_ilot_dupatyle_21_novembre_2009_5"/><text:bookmark-start text:name="presentation_du_programme_aux_habitants_de_l_ilot_dupatyle_21_novembre_2009"/>Présentation du programme aux habitants de l'ilôt Dupaty : le 21 novembre 2009<text:bookmark-end text:name="__RefHeading___presentation_du_programme_aux_habitants_de_l_ilot_dupatyle_21_novembre_2009_5"/><text:bookmark-end text:name="presentation_du_programme_aux_habitants_de_l_ilot_dupatyle_21_novembre_2009"/></text:h>
      <text:p text:style-name="Text_20_body"><text:a xlink:type="simple" xlink:href="https://hnord.org/hn/lib/exe/fetch.php?media=actualites:invitation-journee-2009-11-21.pdf" text:style-name="Internet_20_link" text:visited-style-name="Visited_20_Internet_20_Link">L'invitation à la journée</text:a></text:p>
      <text:p text:style-name="Text_20_body">Et bientôt des photos !!!</text:p>
      <text:h text:style-name="Heading_20_2" text:outline-level="2"><text:bookmark-start text:name="__RefHeading___soiree_a_l_utopiales_actions_eco-urbainesle_20_octobre_6"/><text:bookmark-start text:name="soiree_a_l_utopiales_actions_eco-urbainesle_20_octobre"/>Soirée à l'Utopia : les actions eco-urbaines : le 20 octobre<text:bookmark-end text:name="__RefHeading___soiree_a_l_utopiales_actions_eco-urbainesle_20_octobre_6"/><text:bookmark-end text:name="soiree_a_l_utopiales_actions_eco-urbainesle_20_octobre"/></text:h>
      <text:p text:style-name="Text_20_body"><text:a xlink:type="simple" xlink:href="https://hnord.org/hn/doku.php?id=revuepresse#les_actions_eco-urbaines_le_20_octobre_au_cinema_utopia" text:style-name="Internet_20_link" text:visited-style-name="Visited_20_Internet_20_Link">Voir programme</text:a></text:p>
      <text:h text:style-name="Heading_20_2" text:outline-level="2"><text:bookmark-start text:name="__RefHeading___rencontre_et_travail_avec_la_jeune_pousse_de_toulouse26_septembre_7"/><text:bookmark-start text:name="rencontre_et_travail_avec_la_jeune_pousse_de_toulouse26_septembre"/>Rencontre et travail avec "La Jeune Pousse" de Toulouse : 26 septembre<text:bookmark-end text:name="__RefHeading___rencontre_et_travail_avec_la_jeune_pousse_de_toulouse26_septembre_7"/><text:bookmark-end text:name="rencontre_et_travail_avec_la_jeune_pousse_de_toulouse26_septembre"/></text:h>
      <text:h text:style-name="Heading_20_2" text:outline-level="2"><text:bookmark-start text:name="__RefHeading___participation_a_l_eco-journee_de_belcier26_septembre_8"/><text:bookmark-start text:name="participation_a_l_eco-journee_de_belcier26_septembre"/>Participation à l'éco-journée de Belcier : 26 septembre<text:bookmark-end text:name="__RefHeading___participation_a_l_eco-journee_de_belcier26_septembre_8"/><text:bookmark-end text:name="participation_a_l_eco-journee_de_belcier26_septembre"/></text:h>
      <text:h text:style-name="Heading_20_2" text:outline-level="2"><text:bookmark-start text:name="__RefHeading___participation_a_la_soiree_a_l_utopia_autour_du_film_villa_del_salvador_avec_le_radsile_14_septembre_9"/><text:bookmark-start text:name="participation_a_la_soiree_a_l_utopia_autour_du_film_villa_del_salvador_avec_le_radsile_14_septembre"/>Participation à la soirée à l'Utopia autour du film Villa del Salvador avec le RADSI : le 14 septembre<text:bookmark-end text:name="__RefHeading___participation_a_la_soiree_a_l_utopia_autour_du_film_villa_del_salvador_avec_le_radsile_14_septembre_9"/><text:bookmark-end text:name="participation_a_la_soiree_a_l_utopia_autour_du_film_villa_del_salvador_avec_le_radsile_14_septembre"/></text:h>
      <text:h text:style-name="Heading_20_2" text:outline-level="2"><text:bookmark-start text:name="__RefHeading___visite_de_la_cooperative_des_ouchesle_15_juillet_10"/><text:bookmark-start text:name="visite_de_la_cooperative_des_ouchesle_15_juillet"/>Visite de la coopérative des Ouches : le 15 juillet<text:bookmark-end text:name="__RefHeading___visite_de_la_cooperative_des_ouchesle_15_juillet_10"/><text:bookmark-end text:name="visite_de_la_cooperative_des_ouchesle_15_juillet"/></text:h>
      <text:h text:style-name="Heading_20_2" text:outline-level="2"><text:bookmark-start text:name="__RefHeading___visite_de_la_friche_le_dimanche_7_juin_2009_11"/><text:bookmark-start text:name="visite_de_la_friche_le_dimanche_7_juin_2009"/>Visite de la friche le dimanche 7 juin 2009<text:bookmark-end text:name="__RefHeading___visite_de_la_friche_le_dimanche_7_juin_2009_11"/><text:bookmark-end text:name="visite_de_la_friche_le_dimanche_7_juin_2009"/></text:h>
      <text:h text:style-name="Heading_20_2" text:outline-level="2"><text:bookmark-start text:name="__RefHeading___affichage_sur_le_stand_de_la_mne_pendant_la_foire_internationale16-25_mai_12"/><text:bookmark-start text:name="affichage_sur_le_stand_de_la_mne_pendant_la_foire_internationale16-25_mai"/>Affichage sur le stand de la MNE pendant la foire internationale : 16-25 mai<text:bookmark-end text:name="__RefHeading___affichage_sur_le_stand_de_la_mne_pendant_la_foire_internationale16-25_mai_12"/><text:bookmark-end text:name="affichage_sur_le_stand_de_la_mne_pendant_la_foire_internationale16-25_mai"/></text:h>
      <text:h text:style-name="Heading_20_2" text:outline-level="2"><text:bookmark-start text:name="__RefHeading___visite_d_etude_de_l_association_maltae25_avril_2009_13"/><text:bookmark-start text:name="visite_d_etude_de_l_association_maltae25_avril_2009"/>Visite d'étude de l'association MALTAE : 25 avril 2009<text:bookmark-end text:name="__RefHeading___visite_d_etude_de_l_association_maltae25_avril_2009_13"/><text:bookmark-end text:name="visite_d_etude_de_l_association_maltae25_avril_2009"/></text:h>
      <text:h text:style-name="Heading_20_2" text:outline-level="2"><text:bookmark-start text:name="__RefHeading___premier_comite_de_pilotage24_avril_2009_14"/><text:bookmark-start text:name="premier_comite_de_pilotage24_avril_2009"/>Premier Comité de pilotage : 24 avril 2009<text:bookmark-end text:name="__RefHeading___premier_comite_de_pilotage24_avril_2009_14"/><text:bookmark-end text:name="premier_comite_de_pilotage24_avril_2009"/></text:h>
      <text:h text:style-name="Heading_20_2" text:outline-level="2"><text:bookmark-start text:name="__RefHeading___rencontre_des_projets_d_habitats_groupes_ecologiques_ou_cooperatifs_d_aquitaine7_mars_2009_15"/><text:bookmark-start text:name="rencontre_des_projets_d_habitats_groupes_ecologiques_ou_cooperatifs_d_aquitaine7_mars_2009"/>Rencontre des projets d'habitats groupés écologiques ou coopératifs d'Aquitaine : 7 mars 2009<text:bookmark-end text:name="__RefHeading___rencontre_des_projets_d_habitats_groupes_ecologiques_ou_cooperatifs_d_aquitaine7_mars_2009_15"/><text:bookmark-end text:name="rencontre_des_projets_d_habitats_groupes_ecologiques_ou_cooperatifs_d_aquitaine7_mars_2009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ualites:2009</dc:title>
  </office:meta>
</office:document-meta>
</file>