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6545004306632cm"><draw:image xlink:href="Pictures/e060499add9c004ddf8f25525de00ee1.jpg" xlink:type="simple" xlink:show="embed" xlink:actuate="onLoad"/></draw:frame></text:p>
      <text:h text:style-name="Heading_20_1" text:outline-level="1"><text:bookmark text:name="actualites:2008"/><text:bookmark-start text:name="__RefHeading___nos_rencontres_de_l_annee_2008_1"/><text:bookmark-start text:name="nos_rencontres_de_l_annee_2008"/>Nos rencontres de l'année 2008<text:bookmark-end text:name="__RefHeading___nos_rencontres_de_l_annee_2008_1"/><text:bookmark-end text:name="nos_rencontres_de_l_annee_2008"/></text:h>
      <text:h text:style-name="Heading_20_2" text:outline-level="2"><text:bookmark-start text:name="__RefHeading___octobre3eme_rencontres_nationales_des_cooperatives_d_habitants_2"/><text:bookmark-start text:name="octobre3eme_rencontres_nationales_des_cooperatives_d_habitants"/>10, 11, 12 octobre : 3ème Rencontres Nationales des Coopératives d'habitants<text:bookmark-end text:name="__RefHeading___octobre3eme_rencontres_nationales_des_cooperatives_d_habitants_2"/><text:bookmark-end text:name="octobre3eme_rencontres_nationales_des_cooperatives_d_habitants"/></text:h>
      <text:p text:style-name="Text_20_body">Un petit résumé vidéo en 2 parties :</text:p>
      <text:p text:style-name="Text_20_body"><text:span text:style-name="Emphasis"><text:span text:style-name="underline">Première partie</text:span></text:span></text:p>
      <text:p text:style-name="Text_20_body"><text:span text:style-name="Emphasis"><text:span text:style-name="underline">Seconde  partie</text:span></text:span></text:p>
      <text:p text:style-name="Text_20_body">~~DISCUSSION: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ualites:2008</dc:title>
  </office:meta>
</office:document-meta>
</file>